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4000000040030E89139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lex Nerd Font Mono Medium" svg:font-family="'Lilex Nerd Font Mono Medium'" style:font-pitch="fixed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Sarasa Mono SC" svg:font-family="'Sarasa Mono SC'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center" draw:auto-grow-height="true" draw:auto-grow-width="false" fo:min-height="1.538cm" fo:min-width="0cm" loext:decorative="false"/>
      <style:paragraph-properties style:writing-mode="lr-tb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538cm" fo:min-width="0cm" loext:decorative="false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704cm" fo:min-width="0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style:font-name="Liberation Serif" fo:font-size="36pt" fo:font-weight="bold"/>
    </style:style>
    <style:style style:name="P3" style:family="paragraph">
      <loext:graphic-properties draw:fill="none" draw:fill-color="#ffffff"/>
      <style:paragraph-properties fo:text-align="start"/>
      <style:text-properties style:font-name="Lilex Nerd Font Mono Medium" fo:font-size="36pt" fo:font-weight="bold" style:font-weight-asian="bold" style:font-weight-complex="bold"/>
    </style:style>
    <style:style style:name="P4" style:family="paragraph">
      <loext:graphic-properties draw:fill="none" draw:fill-color="#ffffff"/>
      <style:paragraph-properties fo:text-align="center"/>
      <style:text-properties style:font-name="Liberation Serif" fo:font-size="36pt" fo:font-weight="bold"/>
    </style:style>
    <style:style style:name="P5" style:family="paragraph">
      <style:paragraph-properties fo:text-align="end"/>
      <style:text-properties style:font-name="Liberation Serif" fo:font-size="18pt" fo:font-weight="bold"/>
    </style:style>
    <style:style style:name="P6" style:family="paragraph">
      <loext:graphic-properties draw:fill="none" draw:fill-color="#ffffff"/>
      <style:paragraph-properties fo:text-align="end"/>
      <style:text-properties style:font-name="Liberation Serif" fo:font-size="18pt" fo:font-weight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5.618cm" svg:height="5.618cm" svg:x="2.906cm" svg:y="5.542cm">
          <draw:image xlink:href="Pictures/10000001000004000000040030E89139.png" xlink:type="simple" xlink:show="embed" xlink:actuate="onLoad" draw:mime-type="image/png">
            <text:p/>
          </draw:image>
        </draw:frame>
        <draw:frame draw:style-name="gr2" draw:text-style-name="P3" draw:layer="layout" svg:width="9.914cm" svg:height="4.466cm" svg:x="0.928cm" svg:y="1.431cm">
          <draw:text-box>
            <text:p text:style-name="P2">GUIDE TO FEMINIZING HORMONES</text:p>
          </draw:text-box>
        </draw:frame>
        <draw:frame draw:style-name="gr3" draw:text-style-name="P4" draw:layer="layout" svg:width="7.544cm" svg:height="1.788cm" svg:x="1.943cm" svg:y="11.098cm">
          <draw:text-box>
            <text:p text:style-name="P2">PGHRT.DIY</text:p>
          </draw:text-box>
        </draw:frame>
        <draw:frame draw:style-name="gr4" draw:text-style-name="P6" draw:layer="layout" svg:width="5.159cm" svg:height="0.954cm" draw:transform="rotate (-1.56678206951531) translate (9.891cm 6.08cm)">
          <draw:text-box>
            <text:p text:style-name="P5">HRT FOREVER</text:p>
          </draw:text-box>
        </draw:frame>
        <draw:frame draw:style-name="gr4" draw:text-style-name="P6" draw:layer="layout" svg:width="5.159cm" svg:height="0.954cm" draw:transform="rotate (1.57795217672807) translate (1.721cm 11.098cm)">
          <draw:text-box>
            <text:p text:style-name="P5">HRT FOREVER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lex Nerd Font Mono Medium" svg:font-family="'Lilex Nerd Font Mono Medium'" style:font-pitch="fixed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Sarasa Mono SC" svg:font-family="'Sarasa Mono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arasa Mono SC" style:font-family-asian="'Sarasa Mono SC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11.43cm" fo:page-height="29.21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30T13:42:09.087433795</meta:creation-date>
    <dc:date>2026-08-30T14:19:51.936410599</dc:date>
    <meta:editing-duration>PT26M28S</meta:editing-duration>
    <meta:editing-cycles>5</meta:editing-cycles>
    <meta:generator>LibreOffice/25.8.7.3$Linux_X86_64 LibreOffice_project/580$Build-3</meta:generator>
    <meta:print-date>2026-08-30T14:18:22.214847292</meta:print-date>
    <meta:printed-by>PDF files</meta:printed-by>
    <meta:document-statistic meta:object-count="5"/>
  </office:meta>
</office:document-meta>
</file>